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54068eee210b6d607d61fe4cf0c465.png"/>
  <manifest:file-entry manifest:media-type="image/jpeg" manifest:full-path="Pictures/d3524fcfa9991f6f68ec0bafbc989da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project_title_1"/><text:bookmark-start text:name="project_title"/>Project Title<text:bookmark-end text:name="__RefHeading___project_title_1"/><text:bookmark-end text:name="project_title"/></text:h>
      <text:p text:style-name="Text_20_body"> <text:span text:style-name="Strong_20_Emphasis">Level/Weight Monitoring System for Oil Tanks</text:span> (<draw:a xlink:type="simple" xlink:href="http://ave.dee.isep.ipp.pt/~mbm/PROJE-EPS/1112/Proposals/EPS_PROJECT_2012%2004.pdf"/> )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a xlink:type="simple" xlink:href="http://www.sopsec.pt/engine.php" text:style-name="Internet_20_link" text:visited-style-name="Visited_20_Internet_20_Link">SOPSEC, S.A.</text:a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develop a level/weight monitoring system for a real world waste oil
container.</text:p>
      <text:p text:style-name="Text_20_body">The project requirements are:</text:p>
      <text:list text:style-name="Numbering_20_1" text:continue-numbering="false">
        <text:list-item>
          <text:p text:style-name="Numbering_20_1_Content_First"> Monitoring system that sends automatically alert messages when it is almost full;</text:p>
        </text:list-item>
        <text:list-item>
          <text:p text:style-name="Numbering_20_1_Content"> A sensor capable of measuring the level of the oil inside the Waste Oil Storage Tank;</text:p>
        </text:list-item>
        <text:list-item>
          <text:p text:style-name="Numbering_20_1_Content"> Local user interface (LED, level indicator, etc.) and a Web user interface;</text:p>
        </text:list-item>
        <text:list-item>
          <text:p text:style-name="Numbering_20_1_Content"> Wi‐Fi / GPRS communication;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enterprise/sectors/mechanical/documents/legislation/machinery/" text:style-name="Internet_20_link" text:visited-style-name="Visited_20_Internet_20_Link">2006/42/CE 2006-05-17</text:a>);</text:p>
            </text:list-item>
            <text:list-item>
              <text:p text:style-name="Numbering_20_1_Content"> Electrical Safety: Low Level Voltage Directive (<text:a xlink:type="simple" xlink:href="http://ec.europa.eu/enterprise/sectors/electrical/lvd/index_en.htm" text:style-name="Internet_20_link" text:visited-style-name="Visited_20_Internet_20_Link">2006/95/CE 2006-12-12</text:a>);</text:p>
            </text:list-item>
            <text:list-item>
              <text:p text:style-name="Numbering_20_1_Content"> Restriction of Hazardous Substances (ROHS) in Electrical and Electronic Equipment Directive (<text:a xlink:type="simple" xlink:href="http://www.rohs.eu/english/index.html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www.nist.gov/pml/pubs/sp811/index.cfm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4</text:span>: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 Mihkel Tasa </text:p>
        </text:list-item>
        <text:list-item>
          <text:p text:style-name="List_20_1_Content">  Naeem Ahmad</text:p>
        </text:list-item>
        <text:list-item>
          <text:p text:style-name="List_20_1_Content">  Olga Agata Olejniczak</text:p>
        </text:list-item>
        <text:list-item>
          <text:p text:style-name="List_20_1_Content_Last">  Marcos André da Silva Moura</text:p>
        </text:list-item>
      </text:list>
      <text:p text:style-name="Text_20_body"><text:span text:style-name="Strong_20_Emphasis">Supervisors</text:span>:</text:p>
      <text:list text:style-name="List_20_1" text:continue-numbering="false">
        <text:list-item>
          <text:p text:style-name="List_20_1_Content_First"> António Ferreira da Silva (afs 'at' isep 'dot' ipp 'dot' pt)</text:p>
        </text:list-item>
        <text:list-item>
          <text:p text:style-name="List_20_1_Content"> Manuel Santos Silva (mss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Nídia Sá Caetano (nsc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Nídia Sá Caetano (nsc 'at' isep 'dot' ipp 'dot' pt)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Work Plan: <text:a xlink:type="simple" xlink:href="https://www.eps2012-wiki4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12-wiki4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12-wiki4.dee.isep.ipp.pt/doku.php?id=report" text:style-name="Internet_20_link" text:visited-style-name="Visited_20_Internet_20_Link">Report</text:a></text:p>
      <text:p text:style-name="Text_20_body">Deliverables: <text:a xlink:type="simple" xlink:href="https://www.eps2012-wiki4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p text:style-name="Text_20_body">Marcos Moura, 1090419 at isep dot ipp dot pt - <draw:a xlink:type="simple" xlink:href="http://www.facebook.com/BomPetisco"><draw:frame draw:style-name="media" draw:name="Marcos Moura's Facebook Legend" text:anchor-type="as-char" draw:z-index="0" svg:width="0.84666666666667cm"><draw:text-box><text:p text:style-name="legendcenter"><draw:frame draw:style-name="media" draw:name="Marcos Moura's Facebook" text:anchor-type="as-char" draw:z-index="0" svg:width="0.84666666666667cm" svg:height="0.84666666666667cm"><draw:image xlink:href="Pictures/3c54068eee210b6d607d61fe4cf0c465.png" xlink:type="simple" xlink:show="embed" xlink:actuate="onLoad"/></draw:frame>Marcos Moura's Facebook</text:p></draw:text-box></draw:frame></draw:a> - <draw:a xlink:type="simple" xlink:href="http://ave.dee.isep.ipp.pt/~1090419"><draw:frame draw:style-name="media" draw:name="Personal web page Legend" text:anchor-type="as-char" draw:z-index="0" svg:width="1.0054166666667cm"><draw:text-box><text:p text:style-name="legendcenter"><draw:frame draw:style-name="media" draw:name="Personal web page" text:anchor-type="as-char" draw:z-index="1" svg:width="1.0054166666667cm" svg:height="1.0054166666667cm"><draw:image xlink:href="Pictures/d3524fcfa9991f6f68ec0bafbc989da9.jpg" xlink:type="simple" xlink:show="embed" xlink:actuate="onLoad"/></draw:frame>Personal web page</text:p></draw:text-box></draw:frame></draw:a></text:p>
      <text:p text:style-name="Text_20_body">Mihkel Tasa, mihkelino at gmail dot com - <draw:a xlink:type="simple" xlink:href="http://www.facebook.com/profile.php?id=100000195039682"><draw:frame draw:style-name="media" draw:name="Mihkel Tasa's Facebook Legend" text:anchor-type="as-char" draw:z-index="0" svg:width="0.84666666666667cm"><draw:text-box><text:p text:style-name="legendcenter"><draw:frame draw:style-name="media" draw:name="Mihkel Tasa's Facebook" text:anchor-type="as-char" draw:z-index="2" svg:width="0.84666666666667cm" svg:height="0.84666666666667cm"><draw:image xlink:href="Pictures/3c54068eee210b6d607d61fe4cf0c465.png" xlink:type="simple" xlink:show="embed" xlink:actuate="onLoad"/></draw:frame>Mihkel Tasa's Facebook</text:p></draw:text-box></draw:frame></draw:a></text:p>
      <text:p text:style-name="Text_20_body">Naeem Ahmad, khuddam_kiel at gmx dot net</text:p>
      <text:p text:style-name="Text_20_body">Olga Olejniczak, oa.olejniczak at gmail dot com <draw:a xlink:type="simple" xlink:href="http://www.facebook.com/olga.olejniczak"><draw:frame draw:style-name="media" draw:name="Olga Olejniczak's Facebook Legend" text:anchor-type="as-char" draw:z-index="0" svg:width="0.84666666666667cm"><draw:text-box><text:p text:style-name="legendcenter"><draw:frame draw:style-name="media" draw:name="Olga Olejniczak's Facebook" text:anchor-type="as-char" draw:z-index="3" svg:width="0.84666666666667cm" svg:height="0.84666666666667cm"><draw:image xlink:href="Pictures/3c54068eee210b6d607d61fe4cf0c465.png" xlink:type="simple" xlink:show="embed" xlink:actuate="onLoad"/></draw:frame>Olga Olejniczak's Facebook</text:p></draw:text-box></draw:frame></draw:a></text:p>
      <text:p text:style-name="Text_20_body">EPS@ISEP Group at Facebook - <draw:a xlink:type="simple" xlink:href="http://www.facebook.com/groups/157051067686680/"><draw:frame draw:style-name="media" draw:name="EPS@ISEP Group at Facebook Legend" text:anchor-type="as-char" draw:z-index="0" svg:width="0.84666666666667cm"><draw:text-box><text:p text:style-name="legendcenter"><draw:frame draw:style-name="media" draw:name="EPS@ISEP Group at Facebook" text:anchor-type="as-char" draw:z-index="4" svg:width="0.84666666666667cm" svg:height="0.84666666666667cm"><draw:image xlink:href="Pictures/3c54068eee210b6d607d61fe4cf0c465.png" xlink:type="simple" xlink:show="embed" xlink:actuate="onLoad"/></draw:frame>EPS@ISEP Group at Facebook</text:p></draw:text-box></draw:frame></draw:a></text:p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courses.web2teach.com/tutorial/what_is_a_wiki" text:style-name="Internet_20_link" text:visited-style-name="Visited_20_Internet_20_Link">Videos on how to use Wikidoku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<text:a xlink:type="simple" xlink:href="http://www.sopsec.pt/engine.php?cat=1" text:style-name="Internet_20_link" text:visited-style-name="Visited_20_Internet_20_Link">SOPSEC, S.A.</text:a></text:p>
        </text:list-item>
        <text:list-item>
          <text:p text:style-name="List_20_1_Content"> Prof. João Correia Lopes</text:p>
        </text:list-item>
        <text:list-item>
          <text:p text:style-name="List_20_1_Content_Last"> Eng.º Vítor Costa Cerqueira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/01/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1::34:26</meta:creation-date>
    <dc:creator>Generated</dc:creator>
    <dc:date>2026-09-06T11::34:26</dc:date>
    <dc:language>en-US</dc:language>
    <meta:editing-cycles>1</meta:editing-cycles>
    <meta:editing-duration>PT0S</meta:editing-duration>
    <dc:title>start</dc:title>
  </office:meta>
</office:document-meta>
</file>